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4e405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14e405"/>
    </style:style>
    <style:style style:name="T1" style:family="text">
      <style:text-properties fo:color="#000000" loext:opacity="100%" fo:background-color="transparent" loext:char-shading-value="0"/>
    </style:style>
    <style:style style:name="T2" style:family="text">
      <style:text-properties fo:color="#000000" loext:opacity="100%" officeooo:rsid="000caddb" fo:background-color="transparent" loext:char-shading-value="0"/>
    </style:style>
    <style:style style:name="T3" style:family="text">
      <style:text-properties fo:color="#000000" loext:opacity="100%" officeooo:rsid="000d3cb7" fo:background-color="transparent" loext:char-shading-value="0"/>
    </style:style>
    <style:style style:name="T4" style:family="text">
      <style:text-properties fo:color="#000000" loext:opacity="100%" officeooo:rsid="0033c2d0" fo:background-color="transparent" loext:char-shading-value="0"/>
    </style:style>
    <style:style style:name="T5" style:family="text">
      <style:text-properties fo:color="#000000" loext:opacity="100%" officeooo:rsid="00162e08" fo:background-color="transparent" loext:char-shading-value="0"/>
    </style:style>
    <style:style style:name="T6" style:family="text">
      <style:text-properties officeooo:rsid="003ca6e4"/>
    </style:style>
    <style:style style:name="T7" style:family="text">
      <style:text-properties officeooo:rsid="00303524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size="14pt" officeooo:rsid="00303524" style:font-size-asian="14pt" style:font-size-complex="14pt"/>
    </style:style>
    <style:style style:name="T10" style:family="text">
      <style:text-properties fo:font-size="14pt" officeooo:rsid="0003841e" style:font-size-asian="14pt" style:font-size-complex="14pt"/>
    </style:style>
    <style:style style:name="T11" style:family="text">
      <style:text-properties officeooo:rsid="00119d78"/>
    </style:style>
    <style:style style:name="T12" style:family="text">
      <style:text-properties officeooo:rsid="0003841e"/>
    </style:style>
    <style:style style:name="T13" style:family="text">
      <style:text-properties officeooo:rsid="00177931"/>
    </style:style>
    <style:style style:name="T14" style:family="text">
      <style:text-properties officeooo:rsid="00127dff"/>
    </style:style>
    <style:style style:name="T15" style:family="text">
      <style:text-properties officeooo:rsid="000910a4"/>
    </style:style>
    <style:style style:name="T16" style:family="text">
      <style:text-properties officeooo:rsid="003b6503"/>
    </style:style>
    <style:style style:name="T17" style:family="text">
      <style:text-properties officeooo:rsid="000c23b3"/>
    </style:style>
    <style:style style:name="T18" style:family="text">
      <style:text-properties officeooo:rsid="00107700"/>
    </style:style>
    <style:style style:name="T19" style:family="text">
      <style:text-properties officeooo:rsid="00113f1f"/>
    </style:style>
    <style:style style:name="T20" style:family="text">
      <style:text-properties officeooo:rsid="0034ec0f"/>
    </style:style>
    <style:style style:name="T21" style:family="text">
      <style:text-properties officeooo:rsid="0005c6d5"/>
    </style:style>
    <style:style style:name="T22" style:family="text">
      <style:text-properties officeooo:rsid="0033c2d0"/>
    </style:style>
    <style:style style:name="T23" style:family="text">
      <style:text-properties officeooo:rsid="000ac119"/>
    </style:style>
    <style:style style:name="T24" style:family="text">
      <style:text-properties fo:language="en" fo:country="US" officeooo:rsid="0009ba5d" style:font-name-complex="Times New Roman"/>
    </style:style>
    <style:style style:name="T25" style:family="text">
      <style:text-properties fo:language="en" fo:country="US" officeooo:rsid="0011445f" style:font-name-complex="Times New Roman"/>
    </style:style>
    <style:style style:name="T26" style:family="text">
      <style:text-properties fo:language="ru" fo:country="RU" officeooo:rsid="0009ba5d" style:font-name-complex="Times New Roman"/>
    </style:style>
    <style:style style:name="T27" style:family="text">
      <style:text-properties fo:language="ru" fo:country="RU" officeooo:rsid="0011445f" style:font-name-complex="Times New Roman"/>
    </style:style>
    <style:style style:name="T28" style:family="text">
      <style:text-properties style:font-name-complex="Times New Roman"/>
    </style:style>
    <style:style style:name="T29" style:family="text">
      <style:text-properties officeooo:rsid="0011445f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6">23</text:span><text:span text:style-name="T7">.0</text:span><text:span text:style-name="T6">7</text:span><text:span text:style-name="T7">.2025</text:span></text:p>
      <text:p text:style-name="P2"><text:span text:style-name="T9">1</text:span><text:span text:style-name="T8">. </text:span><text:span text:style-name="T10">О проведении контрольного мероприятия</text:span></text:p>
      <text:p text:style-name="P1"><text:span text:style-name="T11">Основание: </text:span>Распоряжение <text:span text:style-name="T12">контрольно-счетной палаты муниципального образования Курганинский район </text:span><text:span text:style-name="T13">26.05.</text:span><text:span text:style-name="T14">2025</text:span><text:span text:style-name="T15"> </text:span>года №<text:span text:style-name="T12"> </text:span><text:span text:style-name="T16">26</text:span><text:span text:style-name="T13">-</text:span>РО, <text:span text:style-name="T16">от 04.07.2025 № 44-РО.</text:span></text:p>
      <text:p text:style-name="P1">В соответствии с пункт<text:span text:style-name="T17">ом </text:span>1.<text:span text:style-name="T18">1, 1.2</text:span><text:span text:style-name="T17"> </text:span><text:s/>плана работы <text:span text:style-name="T19">контрольно-счетной палаты м</text:span><text:span text:style-name="T20">у</text:span><text:span text:style-name="T19">ниципального образования Курганинский район</text:span> на 202<text:span text:style-name="T17">5</text:span> прове<text:span text:style-name="T21">ден</text:span><text:span text:style-name="T22">о</text:span><text:span text:style-name="T21"> </text:span><text:s/><text:span text:style-name="T17">к</text:span>онтрольн<text:span text:style-name="T22">ое</text:span> мероприяти<text:span text:style-name="T22">е</text:span><text:span text:style-name="T23">:</text:span></text:p>
      <text:p text:style-name="P1"><text:span text:style-name="T24">Оценка эффективности формирования муниципальной собственности, <text:s/>контроль за соблюдением установленного порядка формирования такой собственности, управление и распоряжение такой собственностью (включая исключительные права на результаты интеллектуальной деятельности) учреждений и предприятий</text:span><text:span text:style-name="T26"> </text:span><text:span text:style-name="T27">Петропавловского сельского</text:span><text:span text:style-name="T24"> <text:s/>поселения </text:span><text:span text:style-name="T27">Курганинского района</text:span><text:span text:style-name="T24">, за период с 202</text:span><text:span text:style-name="T25">3</text:span><text:span text:style-name="T24"> г</text:span><text:span text:style-name="T27">ода</text:span><text:span text:style-name="T24"> </text:span><text:span text:style-name="T27">п</text:span><text:span text:style-name="T24">о </text:span><text:span text:style-name="T25">01.05. </text:span><text:span text:style-name="T24">202</text:span><text:span text:style-name="T25">4</text:span><text:span text:style-name="T24"> года;</text:span></text:p>
      <text:p text:style-name="P1"><text:span text:style-name="T28">Аудит эффективности закупок для муниципальных нужд, производимых администрацией и учреждениями </text:span><text:span text:style-name="T27">Петропавловского сельского</text:span><text:span text:style-name="T24"> <text:s/>поселения </text:span><text:span text:style-name="T27">Курганинского района</text:span><text:span text:style-name="T28">.</text:span></text:p>
      <text:p text:style-name="P1"><text:span text:style-name="T28">Аудит <text:s/>эффективности использования имущества, находящегося в хозяйственном ведении муниципальных унитарных предприятий (выборочно</text:span><text:span text:style-name="T29">).</text:span></text:p>
      <text:p text:style-name="P1"><text:span text:style-name="T2">Отчет </text:span><text:span text:style-name="T1">по результатам </text:span><text:span text:style-name="T3">контрольного мероприятия</text:span><text:span text:style-name="T1">, содержащ</text:span><text:span text:style-name="T3">ие</text:span><text:span text:style-name="T1"> информацию о выявленных нарушениях и недостатках, а также рекомендации по их устранению, </text:span><text:span text:style-name="T5">направлен </text:span><text:span text:style-name="T4">в</text:span><text:span text:style-name="T3"> администраци</text:span><text:span text:style-name="T4">ю</text:span><text:span text:style-name="T3"> Петропавловского сельского поселения Курганинского района.</text:span><text:span text:style-name="T2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18:08.854000000</meta:creation-date>
    <dc:date>2025-10-02T16:21:09.095000000</dc:date>
    <meta:editing-duration>PT38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8" meta:word-count="136" meta:character-count="1267" meta:non-whitespace-character-count="1132"/>
  </office:meta>
</office:document-meta>
</file>